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pti" svg:font-family="pti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18pt" fo:font-style="italic" style:font-size-asian="18pt" style:font-style-asian="italic" style:font-size-complex="18pt" style:font-style-complex="italic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Text_20_body">
      <style:paragraph-properties fo:text-align="justify" style:justify-single-word="false"/>
      <style:text-properties style:font-name="Arial" fo:font-size="16pt" style:font-size-asian="16pt" style:font-size-complex="16pt"/>
    </style:style>
    <style:style style:name="P4" style:family="paragraph" style:parent-style-name="Text_20_body">
      <style:paragraph-properties fo:text-align="justify" style:justify-single-word="false"/>
      <style:text-properties style:font-name="pti" fo:font-size="10.5pt"/>
    </style:style>
    <style:style style:name="P5" style:family="paragraph" style:parent-style-name="Standard">
      <style:paragraph-properties fo:text-align="start" style:justify-single-word="false"/>
      <style:text-properties fo:font-size="18pt" fo:font-style="italic" style:font-size-asian="18pt" style:font-style-asian="italic" style:font-size-complex="18pt" style:font-style-complex="italic"/>
    </style:style>
    <style:style style:name="P6" style:family="paragraph" style:parent-style-name="Text_20_body" style:list-style-name="L1">
      <style:paragraph-properties fo:text-align="justify" style:justify-single-word="fals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style:font-name="pti" fo:font-size="18pt" style:font-size-asian="18pt" style:font-size-complex="18pt"/>
    </style:style>
    <style:style style:name="T3" style:family="text">
      <style:text-properties style:font-name="Arial" fo:font-size="16pt" style:font-size-asian="16pt" style:font-size-complex="16pt"/>
    </style:style>
    <style:style style:name="T4" style:family="text">
      <style:text-properties style:font-name="Arial" fo:font-size="16pt" fo:background-color="#ffff00" style:font-size-asian="16pt" style:font-size-complex="16pt"/>
    </style:style>
    <style:style style:name="T5" style:family="text">
      <style:text-properties style:font-name="Arial" fo:font-size="16pt" fo:background-color="transparent" style:font-size-asian="16pt" style:font-size-complex="16pt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1"/>
      <text:p text:style-name="P2"><text:span text:style-name="Strong_20_Emphasis"><text:span text:style-name="T2"><text:s text:c="7"/>Lista składników alergennych - załącznik II do</text:span></text:span></text:p>
      <text:p text:style-name="P2"><text:span text:style-name="Strong_20_Emphasis"><text:span text:style-name="T2"><text:s text:c="15"/>Rozporządzenia UE nr 1169/2011:</text:span></text:span></text:p>
      <text:p text:style-name="P2"><text:span text:style-name="Strong_20_Emphasis"><text:span text:style-name="T2"/></text:span></text:p>
      <text:p text:style-name="P3"><text:s text:c="5"/>1. <text:s/>Zboża zawierające gluten, tj.</text:p>
      <text:list xml:id="list7346481084659234669" text:style-name="L1">
        <text:list-header>
          <text:p text:style-name="P6"><text:span text:style-name="T4">1a</text:span><text:span text:style-name="T3"> pszenica, </text:span><text:span text:style-name="T4">1b</text:span><text:span text:style-name="T3"> orkisz, </text:span><text:span text:style-name="T4">1c</text:span><text:span text:style-name="T5"> </text:span><text:span text:style-name="T3">pszenica khorasan, </text:span><text:span text:style-name="T4">1d</text:span><text:span text:style-name="T3"> żyto,</text:span></text:p>
          <text:p text:style-name="P6"><text:span text:style-name="T3"><text:s/></text:span><text:span text:style-name="T4">1e</text:span><text:span text:style-name="T3"> jęczmień, </text:span><text:span text:style-name="T4">1f</text:span><text:span text:style-name="T3"> owies lub ich odmiany hybrydowe, a także produkty pochodne.</text:span></text:p>
        </text:list-header>
      </text:list>
      <text:p text:style-name="P3"><text:s text:c="5"/>2. Skorupiaki i produkty pochodne.</text:p>
      <text:p text:style-name="P3"><text:s text:c="5"/>3. Jaja i produkty pochodne.</text:p>
      <text:p text:style-name="P3"><text:s text:c="5"/>4. Ryby i produkty pochodne.</text:p>
      <text:p text:style-name="P3"><text:s text:c="5"/>5. Orzeszki ziemne (arachidowe) i produkty pochodne.</text:p>
      <text:p text:style-name="P3"><text:s text:c="5"/>6. Soja i produkty pochodne.</text:p>
      <text:p text:style-name="P3"><text:s text:c="5"/>7. Mleko i produkty pochodne (łącznie z laktozą).</text:p>
      <text:p text:style-name="P3"><text:s text:c="2"/>8. Orzechy, tj. migdały, orzechy laskowe, orzechy włoskie, orzechy nerkowca, orzeszki pekan, orzechy brazylijskie, pistacje/orzechy pistacjowe, orzechy makadamia, a także produkty pochodne.</text:p>
      <text:p text:style-name="P3"><text:s text:c="5"/>9. Seler i produkty pochodne.</text:p>
      <text:p text:style-name="P3"><text:s text:c="4"/>10. Gorczyca i produkty pochodne.</text:p>
      <text:p text:style-name="P3"><text:s text:c="5"/>11. Nasiona sezamu i produkty pochodne.</text:p>
      <text:p text:style-name="P3"><text:s text:c="4"/>12. Łubin i produkty pochodne.</text:p>
      <text:p text:style-name="P3"><text:s text:c="4"/>13. Mięczaki i produkty pochodne.</text:p>
      <text:p text:style-name="P3"><text:s text:c="4"/>14.E220-228:Dwutlenek siarki oraz sole kwasu siarkowego</text:p>
      <text:p text:style-name="P4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pti" svg:font-family="pti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0.873cm" fo:margin-right="0.55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1DT15H24M1S</meta:editing-duration>
    <meta:editing-cycles>127</meta:editing-cycles>
    <meta:generator>OpenOffice/4.1.11$Win32 OpenOffice.org_project/4111m1$Build-9808</meta:generator>
    <dc:date>2024-01-03T22:20:44.14</dc:date>
    <dc:creator>Agnieszka Szumilak</dc:creator>
    <meta:printed-by>Agnieszka Szumilak</meta:printed-by>
    <meta:print-date>2023-11-25T10:01:50.19</meta:print-date>
    <meta:document-statistic meta:table-count="0" meta:image-count="0" meta:object-count="0" meta:page-count="1" meta:paragraph-count="19" meta:word-count="126" meta:character-count="953"/>
    <meta:user-defined meta:name="Info 1"/>
    <meta:user-defined meta:name="Info 2"/>
    <meta:user-defined meta:name="Info 3"/>
    <meta:user-defined meta:name="Info 4"/>
  </office:meta>
</office:document-meta>
</file>